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к-школы-1541-успешно-выступил-на-кубке-россии-по-тхэквандо"/>Ученик школы № 1541 успешно выступил на кубке России по тхэквандо<text:bookmark-end text:name="ученик-школы-1541-успешно-выступил-на-кубке-россии-по-тхэквандо"/></text:h>
      <text:p text:style-name="First_20_paragraph">05.05.2021</text:p>
      <text:p text:style-name="Text_20_body">Ученик школы № 1541, расположенной в Проспекте Вернадского, стал победителем XII кубка России по тхэквондо МФТ. Об этом сообщается на странице образовательного учреждения в Facebook.</text:p>
      <text:p text:style-name="Text_20_body">Эдуард Степанов выступил в дисциплине «Спарринг» и завоевал золотую медаль, поборов на пути к чемпионству всех соперников. В качестве награды Эдуард получил диплом победителя и медаль.</text:p>
      <text:p text:style-name="Text_20_body">Школа № 1541 поздравила своего ученика с этим значимым достижением и пожелала ему новых спортивных успехов и побед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9926758.html" office:name=""><text:span text:style-name="Definition">http://vernadskogo.mos.ru/presscenter/news/detail/9926758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3T06:48:36Z</meta:creation-date>
    <dc:date>2024-03-03T06:48:36Z</dc:date>
  </office:meta>
</office:document-meta>
</file>