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ученица-школы-москва-98-стала-серебряным-призером-этапа-чемпионата-россии-по-пляжному-волейболу"/>Ученица школы «Москва-98» стала серебряным призером этапа чемпионата России по пляжному волейболу<text:bookmark-end text:name="ученица-школы-москва-98-стала-серебряным-призером-этапа-чемпионата-россии-по-пляжному-волейболу"/></text:h>
      <text:p text:style-name="First_20_paragraph">29.03.2021</text:p>
      <text:p text:style-name="Text_20_body">С 11 по 14 марта в Архангельске проходил первый этап чемпионата России по пляжному волейболу среди женских команд. Ученица школы «Москва-98» Ольга Гаврилова успешно выступила на турнире, став серебряным призером этапа.</text:p>
      <text:p text:style-name="Text_20_body">Центр образования и спорта «Москва-98» на своем официальном сайте поздравил Ольгу и ее тренера Елену Ефимову с этим достижением и пожелал им успехов на следующих этапах.</text:p>
      <text:p text:style-name="Text_20_body">Руководство образовательного учреждения также поздравило ученицу 9 «Б» класса Софию Самохину с призовым местом на региональном этапе Всероссийской олимпиады школьников по физической культуре.</text:p>
      <text:p text:style-name="Text_20_body">-- Фото: pixabay.com</text:p>
      <text:p text:style-name="Text_20_body"><text:line-break/></text:p>
      <text:p text:style-name="Text_20_body">Адрес страницы: <text:a xlink:type="simple" xlink:href="http://vernadskogo.mos.ru/presscenter/news/detail/9824193.html" office:name=""><text:span text:style-name="Definition">http://vernadskogo.mos.ru/presscenter/news/detail/9824193.html</text:span></text:a></text:p>
      <text:p text:style-name="Text_20_body"><text:a xlink:type="simple" xlink:href="http://vernadskogo.mos.ru" office:name=""><text:span text:style-name="Definition">Управа района Проспект Вернадског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21T02:45:33Z</meta:creation-date>
    <dc:date>2023-05-21T02:45:33Z</dc:date>
  </office:meta>
</office:document-meta>
</file>