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ейболистки-школы-москва-98-стали-чемпионками-европы-u-17"/>Волейболистки школы «Москва-98» стали чемпионками Европы U-17<text:bookmark-end text:name="волейболистки-школы-москва-98-стали-чемпионками-европы-u-17"/></text:h>
      <text:p text:style-name="First_20_paragraph">14.10.2020</text:p>
      <text:p text:style-name="Text_20_body">Ученицы центра образования и спорта «Москва-98» Арина Федорцова и Наталья Суворова приняли участие в чемпионате Европы по волейболу среди девушек не старше 17 лет, который проходил в Черногории. Девушки вошли в состав сборной России, которая стала победителем турнира.</text:p>
      <text:p text:style-name="Text_20_body">В финале россиянки в четырех сетах обыграли представительниц Турции (20:25, 25:16, 25:12, 25:23). Лучшим игроком турнира была названа Арина Федорцова. В финале она набрала 26 очков, показав хорошую результативность в атаке (47,8%), выполнив три подачи на вылет и сделав один блок. Общая результативность за шесть матчей у Арины составила 115 очков. Она также была признана лучшим подающим игроком (22 эйса).</text:p>
      <text:p text:style-name="Text_20_body">По итогам чемпионата Европы учащиеся школы «Москва-98» Арина Федорцова и Наталья Суворова попали в символическую сборную турнира.</text:p>
      <text:p text:style-name="Text_20_body"><text:line-break/></text:p>
      <text:p text:style-name="Text_20_body">Адрес страницы: <text:a xlink:type="simple" xlink:href="http://vernadskogo.mos.ru/presscenter/news/detail/9323832.html" office:name=""><text:span text:style-name="Definition">http://vernadskogo.mos.ru/presscenter/news/detail/9323832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7T12:26:14Z</meta:creation-date>
    <dc:date>2024-07-17T12:26:14Z</dc:date>
  </office:meta>
</office:document-meta>
</file>