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москва-98-прошло-награждение-победителей-первенства-столицы-по-волейболу"/>В школе «Москва-98» прошло награждение победителей первенства столицы по волейболу<text:bookmark-end text:name="в-школе-москва-98-прошло-награждение-победителей-первенства-столицы-по-волейболу"/></text:h>
      <text:p text:style-name="First_20_paragraph">02.10.2020</text:p>
      <text:p text:style-name="Text_20_body">Подведены итоги первенства Москвы по волейболу среди юношей и девушек 2003 года рождения. Команды центра образования и спорта «Москва-98» приняли участие в соревнованиях и отметились значительными успехами.<text:line-break/><text:line-break/>Коллектив девушек под руководством тренера Ефимовой Елены Николаевны завоевал серебряные медали. Волейбольная команда юношей 2003 года рождения вместе с тренером Шибаевой Мариной Валентиновной стали обладателями золотых медалей.</text:p>
      <text:p text:style-name="Text_20_body">30 сентября в центре «Москва-98» состоялось торжественное награждение призеров и победителей первенства города по волейболу. Юные спортсмены получили дипломы и медали из рук Олимпийской чемпионки по волейболу Кумыш Марины Евгеньевны. Она поздравила ребят с их достижением и пожелала дальнейших успехов в спортивной карьере.</text:p>
      <text:p text:style-name="Text_20_body"><text:line-break/></text:p>
      <text:p text:style-name="Text_20_body">Адрес страницы: <text:a xlink:type="simple" xlink:href="http://vernadskogo.mos.ru/presscenter/news/detail/9294433.html" office:name=""><text:span text:style-name="Definition">http://vernadskogo.mos.ru/presscenter/news/detail/9294433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6T12:15:26Z</meta:creation-date>
    <dc:date>2023-12-16T12:15:26Z</dc:date>
  </office:meta>
</office:document-meta>
</file>