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спитанницы-теннисной-школы-олимпиец-стали-победительницами-первенства-россии-среди-девушек-до-15-лет"/>Воспитанницы теннисной школы «Олимпиец» стали победительницами первенства России среди девушек до 15 лет<text:bookmark-end text:name="воспитанницы-теннисной-школы-олимпиец-стали-победительницами-первенства-россии-среди-девушек-до-15-лет"/></text:h>
      <text:p text:style-name="First_20_paragraph">30.09.2020</text:p>
      <text:p text:style-name="Text_20_body">С 21 по 27 сентября в Тольятти проходило первенство России по теннису среди девушек до 15 лет. ГБУ «СШОР по теннису «Олимпиец» представляли двое участниц: Дарья Шадчнева и Арина Булатова.</text:p>
      <text:p text:style-name="Text_20_body">Девушки продемонстрировали удачное выступление в парном разряде, завоевав золотые медали. В финальном матче в упорной борьбе они одолели представительниц Красноярского края (6:3; 3:6; 10:6). Дарья Шадчнева успешно выступила и в индивидуальном зачете, завоевав серебряную медаль.</text:p>
      <text:p text:style-name="Text_20_body">Руководство школы «Олимпиец» поздравило своих воспитанниц с этим достижением и пожелало успехов спортсменкам на следующих соревнованиях.</text:p>
      <text:p text:style-name="Text_20_body"><text:line-break/></text:p>
      <text:p text:style-name="Text_20_body">Адрес страницы: <text:a xlink:type="simple" xlink:href="http://vernadskogo.mos.ru/presscenter/news/detail/9287046.html" office:name=""><text:span text:style-name="Definition">http://vernadskogo.mos.ru/presscenter/news/detail/9287046.html</text:span></text:a></text:p>
      <text:p text:style-name="Text_20_body"><text:a xlink:type="simple" xlink:href="http://vernadskogo.mos.ru" office:name=""><text:span text:style-name="Definition">Управа района Проспект Вернадског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3T14:33:17Z</meta:creation-date>
    <dc:date>2023-07-23T14:33:17Z</dc:date>
  </office:meta>
</office:document-meta>
</file>