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рошедших-дней-состоялось-сразу-несколько-матчей-первенства-москвы-по-регби"/>На прошедших дней состоялось сразу несколько матчей Первенства Москвы по регби<text:bookmark-end text:name="на-прошедших-дней-состоялось-сразу-несколько-матчей-первенства-москвы-по-регби"/></text:h>
      <text:p text:style-name="First_20_paragraph">09.09.2020</text:p>
      <text:p text:style-name="Text_20_body">5 и 6 сентября в Москве состоялись восемь игр команд разных дивизионов, участвующих в первенстве столицы по регби.</text:p>
      <text:p text:style-name="Text_20_body">Самый напряженный матч – между молодежными командами высшего дивизиона «Слава» и ЦСКА. Обе команды показали эффектную и динамичную игру, но нападение «славян» оказалось мощнее защиты защиты армейцев, и к концу первого тайма счет был уже 12:7 в их пользу. Во втором тайме ЦСКА провел две удачные попытки атаковать, но результатов игры это не изменило. «Слава» выиграла со счетом 29:19.</text:p>
      <text:p text:style-name="Text_20_body">Восемь команд второго дивизиона боролись за места в турнирной таблице.</text:p>
      <text:p text:style-name="Text_20_body">На стадионе «РУДН» мерялись силами команды МГУ и «Олимп». Матч стал настоящим бенефисом для игрока «Олимпа» Вадима Буряка, который принес своей команде 27 очков только во втором тайме. В итоге олимпийцы одержали уверенную победы.</text:p>
      <text:p text:style-name="Text_20_body">Исход матча команд МИФИ и Warriors можно было предсказать уже после восьмой минуты, когда «воины» стали уверенно вести в счете 29:0. Во втором тайме МИФИ сократили отставание, но к концу матча догнать Warriors было уже невозможно. Итог игры – 41:12.</text:p>
      <text:p text:style-name="Text_20_body">А на поле СК «Вымпел» встречались «Московские Драконы» и «Спартак». Игра показала хорошую собранность и развитие игры спартаковцев, но лидеры дивизиона, тем не менее, победили - 34:6.</text:p>
      <text:p text:style-name="Text_20_body">Регбисты ЛРК ВВА Монино были сильнее в атаке, чем их соперники – команда «Сокол» из Ступино. В итоге монинские регбисты выиграли со счетом 25:6. Победу позволила им подняться на третье место в дивизионе.</text:p>
      <text:p text:style-name="Text_20_body">Наконец, в третьем дивизионе РК «Гранит» сыграл на поле РК «Малоярославец» и одержал победу со счетом 34:5. Дмитровским «Русичам» не повезло уже в который раз – «Армейцы-2» взяли у них победу со сухим счетом 0:58. А «Академия регби», которую считали фаворитом в матче с «Автозаводцами», проиграла со счетом 11:17.</text:p>
      <text:p text:style-name="Text_20_body">За новостями московского регби можно следить на сайте Федерации регби Москвы rugbymoscow.ru, а также в Инстаграме @rugbymoscow и на странице в VK @mosrugby</text:p>
      <text:p text:style-name="Text_20_body">mos.ru</text:p>
      <text:p text:style-name="Text_20_body"><text:line-break/></text:p>
      <text:p text:style-name="Text_20_body">Адрес страницы: <text:a xlink:type="simple" xlink:href="http://vernadskogo.mos.ru/presscenter/news/detail/9218211.html" office:name=""><text:span text:style-name="Definition">http://vernadskogo.mos.ru/presscenter/news/detail/9218211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5T17:36:28Z</meta:creation-date>
    <dc:date>2023-07-05T17:36:28Z</dc:date>
  </office:meta>
</office:document-meta>
</file>