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тивостоять-терроризму-помогут-профессионалы"/>Противостоять терроризму помогут профессионалы<text:bookmark-end text:name="противостоять-терроризму-помогут-профессионалы"/></text:h>
      <text:p text:style-name="First_20_paragraph">15.11.2016</text:p>
      <text:p text:style-name="Text_20_body"><text:span text:style-name="T1">Что делать, если вас пытаются «завербовать» в Интернете.</text:span></text:p>
      <text:p text:style-name="Text_20_body">Безусловно, попаданию в сети к радикалам наиболее подвержены молодые люди. Сегодня каждый школьник и студент знает, что, общаясь с виртуальными друзьями, следует держать ухо востро и не только не верить на слово, но, наоборот, подвергать полученную информацию сомнению. Однако получается это далеко не всегда, и порой доходит до того, что собеседник, практически не скрывая, склоняет к действиям, которые идут в разрез не только с Уголовным кодексом, но и с моральными устоями.</text:p>
      <text:p text:style-name="Text_20_body">В этом случае самый лучший вариант – поделиться с родителями и вместе с ними обратиться в органы безопасности или правопорядка. В этом нет ничего постыдного, поскольку тем самым вы не только обеспечите свою личную безопасность, но и окажете помощь правоохранительным структурам в борьбе с противоправными проявлениями, в том числе – в виртуальном пространстве. Если вы считаете, что виртуальный знакомый склоняет вас к противозаконным действиям, проповедует экстремистские либо террористические идеи или вообще угрожает, то, во-первых, постарайтесь сохранить эту информацию хотя бы в виде скриншотов. А во-вторых, обязательно обратитесь за помощью в компетентные органы. Не следует думать, что к этой информации отнесутся пренебрежительно. Сегодня безопасность – одно из приоритетных направлений деятельности государства, и сотрудники, стоящие на страже закона, непременно проверят ваше сообщение.</text:p>
      <text:p text:style-name="Text_20_body"><text:line-break/></text:p>
      <text:p text:style-name="Text_20_body">Адрес страницы: <text:a xlink:type="simple" xlink:href="http://vernadskogo.mos.ru/presscenter/news/detail/4206826.html" office:name=""><text:span text:style-name="Definition">http://vernadskogo.mos.ru/presscenter/news/detail/4206826.html</text:span></text:a></text:p>
      <text:p text:style-name="Text_20_body"><text:a xlink:type="simple" xlink:href="http://vernadskogo.mos.ru" office:name=""><text:span text:style-name="Definition">Управа района Проспект Вернадског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3T13:57:15Z</meta:creation-date>
    <dc:date>2024-09-23T13:57:15Z</dc:date>
  </office:meta>
</office:document-meta>
</file>