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корить-развитие-своего-дела-в-столице-открылась-регистрация-на-новый-поток-программы-наставничества-для-предпринимателей"/>Ускорить развитие своего дела: в столице открылась регистрация на новый поток программы наставничества для предпринимателей<text:bookmark-end text:name="ускорить-развитие-своего-дела-в-столице-открылась-регистрация-на-новый-поток-программы-наставничества-для-предпринимателей"/></text:h>
      <text:p text:style-name="First_20_paragraph">06.02.2025</text:p>
      <text:p text:style-name="Text_20_body">В Москве стартовал прием заявок на участие в новом потоке программы наставничества для предпринимателей «Прокачай свой бизнес вместе с наставником», которую проводит ГБУ «Малый бизнес Москвы» (МБМ) столичного Департамента предпринимательства и инновационного развития. Регистрация на программу продлится до 25 февраля.</text:p>
      <text:p text:style-name="Text_20_body">Наставниками нового потока программы «Прокачай свой бизнес вместе с наставником» выступят 10 предпринимателей из различных отраслей рынка, бизнес-тренеры, консультанты по управлению бизнесом. Под их руководством бизнесмены за два месяца определят проблемы своего бизнеса и найдут их решения, выявят точки роста для улучшения бизнес-показателей. К участию приглашаются действующие индивидуальные предприниматели и представители компаний, зарегистрированные в Москве.</text:p>
      <text:p text:style-name="Text_20_body">Обучение стартует 26 февраля. В этот день состоится очная встреча участников в зале «Москва» бизнес-пространства «Митинг Поинт», расположенного по адресу: ул. Охотный Ряд, 2, деловой центр «Москва», подъезд 3, этаж 5. На ней предприниматели познакомятся с наставниками, которые расскажут о своем профессиональном опыте, и смогут в зависимости от потребностей их бизнеса выбрать себе одного из них. В результате все участники программы разделятся на группы — за каждой будет закреплен наставник. Далее предприниматели будут встречаться с ним раз в неделю очно или в онлайн-формате.</text:p>
      <text:p text:style-name="Text_20_body">Обучение завершится 24 апреля. В этот день на завершающей очной встрече 10 участников, которым удастся добиться самого высокого роста бизнес-показателей, представят свои результаты.</text:p>
      <text:p text:style-name="Text_20_body">Участие в программе «Прокачай свой бизнес вместе с наставником» бесплатное, доступно по предварительной регистрации <text:a xlink:type="simple" xlink:href="https://mbm.mos.ru/education/programmy-obucheniya/boost_business_with_mentor" office:name=""><text:span text:style-name="Definition">на портале МБМ</text:span></text:a>. Количество мест ограниченно: получить помощь наставников нового потока смогут 100 бизнесменов.</text:p>
      <text:p text:style-name="Text_20_body">В 2024 году прошло 10 потоков программы, в которых участвовало больше 1,1 тысячи предпринимателей. Среди них — Диана Бородачева, владеющая интернет-магазином ювелирных изделий и развивающая собственные бренды украшений. С помощью наставника бизнес-леди удалось увеличить продажи. За два месяца работы с ним Диана добилась роста посещаемости интернет-магазина более чем в 1,5 раза, запустила новые инструменты для привлечения клиентов, настроила автоматизацию учета запасов товаров на одном из маркетплейсов. В результате продажи выросли в четыре раза.</text:p>
      <text:p text:style-name="Text_20_body">Другая участница программы 2024 года — Любовь Перевалова. Её компания «АБС Групп» специализируется на разработке и установке систем безопасности, включая средства и системы пожаротушения, сигнализации, видеонаблюдения и контроля периметра, для жилых, коммерческих и административных объектов. На программе Любовь узнала, как продвигать свои услуги с помощью тендеров, и смогла заключить крупный контракт с одним из известных застройщиков на 50 миллионов рублей, а также увеличить количество клиентов компании в 2 раза.</text:p>
      <text:p text:style-name="Text_20_body">Всего в 2025 году состоится 12 потоков программы «Прокачай свой бизнес вместе с наставником»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.</text:span></text:a>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<text:a xlink:type="simple" xlink:href="https://mbm.mos.ru/" office:name=""><text:span text:style-name="Definition">МБМ</text:span></text:a> и по телефону: +7 495 225-14-14.</text:p>
      <text:p text:style-name="Text_20_body"><text:line-break/></text:p>
      <text:p text:style-name="Text_20_body"><text:line-break/></text:p>
      <text:p text:style-name="Text_20_body">Адрес страницы: <text:a xlink:type="simple" xlink:href="http://vernadskogo.mos.ru/presscenter/news/detail/12795268.html" office:name=""><text:span text:style-name="Definition">http://vernadskogo.mos.ru/presscenter/news/detail/12795268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6T06:40:00Z</meta:creation-date>
    <dc:date>2025-02-06T06:40:00Z</dc:date>
  </office:meta>
</office:document-meta>
</file>