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чащийся-дмш-им.-грига-стал-дипломантом-открытого-фестиваля-исполнителей-на-ударных-инструментах-славим-героев-отчизны"/>Учащийся ДМШ им. Грига стал дипломантом Открытого фестиваля исполнителей на ударных инструментах «Славим Героев Отчизны»<text:bookmark-end text:name="учащийся-дмш-им.-грига-стал-дипломантом-открытого-фестиваля-исполнителей-на-ударных-инструментах-славим-героев-отчизны"/></text:h>
      <text:p text:style-name="First_20_paragraph">23.03.2023</text:p>
      <text:p text:style-name="Text_20_body">Учащийся детской музыкальной школы им. Грига Яер Монгун Нареш успешно выступил на Открытом фестивале исполнителей на ударных инструментах «Славим Героев Отчизны».</text:p>
      <text:p text:style-name="Text_20_body">Мальчик стал дипломантом, сообщается в <text:a xlink:type="simple" xlink:href="https://t.me/griegschool/1305" office:name=""><text:span text:style-name="Definition">Telegram-</text:span></text:a><text:a xlink:type="simple" xlink:href="https://t.me/griegschool/1305" office:name=""><text:span text:style-name="Definition">канале</text:span></text:a> ДМШ.</text:p>
      <text:p text:style-name="Text_20_body">Подготовил учащегося преподаватель Деменчук Артём, концертмейстером выступила Линник Екатерина.</text:p>
      <text:p text:style-name="Text_20_body">Уточняется, что фестиваль прошел в детской музыкальной школе имени А.И. Хачатуряна.</text:p>
      <text:p text:style-name="Text_20_body">-- Фото: pxhere.com</text:p>
      <text:p text:style-name="Text_20_body"><text:line-break/></text:p>
      <text:p text:style-name="Text_20_body">Адрес страницы: <text:a xlink:type="simple" xlink:href="http://vernadskogo.mos.ru/presscenter/news/detail/11485103.html" office:name=""><text:span text:style-name="Definition">http://vernadskogo.mos.ru/presscenter/news/detail/11485103.html</text:span></text:a></text:p>
      <text:p text:style-name="Text_20_body"><text:a xlink:type="simple" xlink:href="http://vernadskogo.mos.ru" office:name=""><text:span text:style-name="Definition">Управа района Проспект Вернадског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1T04:14:47Z</meta:creation-date>
    <dc:date>2023-06-11T04:14:47Z</dc:date>
  </office:meta>
</office:document-meta>
</file>