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детской-школе-искусств-им.-шуберта-открылась-онлайн-выставка"/>В детской школе искусств им. Шуберта открылась онлайн-выставка<text:bookmark-end text:name="в-детской-школе-искусств-им.-шуберта-открылась-онлайн-выставка"/></text:h>
      <text:p text:style-name="First_20_paragraph">24.02.2022</text:p>
      <text:p text:style-name="Text_20_body">В детской школе искусств им. Ф. Шуберта открылась дистанционная выставка работ.</text:p>
      <text:p text:style-name="Text_20_body">На ней представлены картины воспитанников отделения ИЗО.</text:p>
      <text:p text:style-name="Text_20_body">Ребята нарисовали солдат, богатырей, голубей, памятники, посвященные подвигу военнослужащих во времена Великой Отечественной войны.</text:p>
      <text:p text:style-name="Text_20_body">Все работы можно увидеть <text:a xlink:type="simple" xlink:href="https://schubert.arts.mos.ru/education_activities/Download/photo/%D0%98%D0%97%D0%9E_23%20%D1%84%D0%B5%D0%B2%D1%80%D0%B0%D0%BB%D1%8F.pdf" office:name=""><text:span text:style-name="Definition">здесь</text:span></text:a>.</text:p>
      <text:p text:style-name="Text_20_body">-- Фото: pixabay.com</text:p>
      <text:p text:style-name="Text_20_body"><text:line-break/></text:p>
      <text:p text:style-name="Text_20_body">Адрес страницы: <text:a xlink:type="simple" xlink:href="http://vernadskogo.mos.ru/presscenter/news/detail/10645031.html" office:name=""><text:span text:style-name="Definition">http://vernadskogo.mos.ru/presscenter/news/detail/10645031.html</text:span></text:a></text:p>
      <text:p text:style-name="Text_20_body"><text:a xlink:type="simple" xlink:href="http://vernadskogo.mos.ru" office:name=""><text:span text:style-name="Definition">Управа района Проспект Вернадског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3-03T02:30:20Z</meta:creation-date>
    <dc:date>2024-03-03T02:30:20Z</dc:date>
  </office:meta>
</office:document-meta>
</file>