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искусств-им.-шуберта-состоялся-концерт-коллектива-задоринки"/>В школе искусств им. Шуберта состоялся концерт коллектива «Задоринки»<text:bookmark-end text:name="в-школе-искусств-им.-шуберта-состоялся-концерт-коллектива-задоринки"/></text:h>
      <text:p text:style-name="First_20_paragraph">21.02.2022</text:p>
      <text:p text:style-name="Text_20_body">В детской школе искусств им. Ф. Шуберта состоялся отчетный концерт фольклорного коллектива «Задоринки».</text:p>
      <text:p text:style-name="Text_20_body">Он прошел 20 февраля в концертном зале учреждения.</text:p>
      <text:p text:style-name="Text_20_body">Как сообщается на сайте школы, руководитель коллектива - заслуженный работник культуры РФ Екатерина Белых.</text:p>
      <text:p text:style-name="Text_20_body">Фотографии с концерта доступны <text:a xlink:type="simple" xlink:href="https://schubert.arts.mos.ru/press/news/detail/1871326.html" office:name=""><text:span text:style-name="Definition">здесь</text:span></text:a>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vernadskogo.mos.ru/presscenter/news/detail/10638260.html" office:name=""><text:span text:style-name="Definition">http://vernadskogo.mos.ru/presscenter/news/detail/10638260.html</text:span></text:a></text:p>
      <text:p text:style-name="Text_20_body"><text:a xlink:type="simple" xlink:href="http://vernadskogo.mos.ru" office:name=""><text:span text:style-name="Definition">Управа района Проспект Вернадског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4:57:16Z</meta:creation-date>
    <dc:date>2023-08-10T14:57:16Z</dc:date>
  </office:meta>
</office:document-meta>
</file>