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лейболистки-школы-москва-98-заняли-первое-место-на-первенстве-москвы"/>Волейболистки школы «Москва-98» заняли первое место на первенстве Москвы<text:bookmark-end text:name="волейболистки-школы-москва-98-заняли-первое-место-на-первенстве-москвы"/></text:h>
      <text:p text:style-name="First_20_paragraph">21.12.2021</text:p>
      <text:p text:style-name="Text_20_body">Команда девочек 2008 года рождения школы «Москва-98» заняла первое место на первенстве Москвы по волейболу.</text:p>
      <text:p text:style-name="Text_20_body">В состав команды вошли Бизюкова София, Бойко Дарья, Бухаркина Анна, Дымченко Полина, Железняк Дарья, Захарова Ирина, Куриленко Анастасия, Нефедова Мария, Пашкун Ева, Прокофьева Наталья, Толмачева Алина, Хорькова Полина, Швачко Полина.</text:p>
      <text:p text:style-name="Text_20_body">Об этом сообщается в группе школы в Facebook.</text:p>
      <text:p text:style-name="Text_20_body">Девочек подготовила тренер Ефимова Е.Н.</text:p>
      <text:p text:style-name="Text_20_body">Руководство учреждения поздравляет спортсменок с успехом и желает дальнейших побед.</text:p>
      <text:p text:style-name="Text_20_body">-- Фото: pixabay.com</text:p>
      <text:p text:style-name="Text_20_body"><text:line-break/></text:p>
      <text:p text:style-name="Text_20_body">Адрес страницы: <text:a xlink:type="simple" xlink:href="http://vernadskogo.mos.ru/presscenter/news/detail/10492883.html" office:name=""><text:span text:style-name="Definition">http://vernadskogo.mos.ru/presscenter/news/detail/10492883.html</text:span></text:a></text:p>
      <text:p text:style-name="Text_20_body"><text:a xlink:type="simple" xlink:href="http://vernadskogo.mos.ru" office:name=""><text:span text:style-name="Definition">Управа района Проспект Вернадског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03T01:53:42Z</meta:creation-date>
    <dc:date>2024-03-03T01:53:42Z</dc:date>
  </office:meta>
</office:document-meta>
</file>