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кс-оптимист-объявил-о-наборе-детей-в-секцию-каратист"/>ТКС «Оптимист» объявил о наборе детей в секцию «Каратист»<text:bookmark-end text:name="ткс-оптимист-объявил-о-наборе-детей-в-секцию-каратист"/></text:h>
      <text:p text:style-name="First_20_paragraph">16.08.2021</text:p>
      <text:p text:style-name="Text_20_body">Территориальная клубная система «Оптимист» пригласила детей в возрасте от пяти до 14 лет в секцию боевых искусств «Каратист».</text:p>
      <text:p text:style-name="Text_20_body">На занятиях молодые спортсмены будут изучать технику Шотокан Карате-До. Данное направление состоит из трех основополагающих принципов:</text:p>
      <text:p text:style-name="Text_20_body">- физическая триада;<text:line-break/>- моральная триада;<text:line-break/>- этическая триада.</text:p>
      <text:p text:style-name="Text_20_body">Руководителем секции является обладатель третьего дана в Шотокан Карате-До (черный пояс), первого кю в айкидо, призер российских и международных соревнований Сергей Кононенко.</text:p>
      <text:p text:style-name="Text_20_body">В Проспекте Вернадского тренировки проводятся по адресу: улица Удальцова, дом 69. Записаться в секцию можно на <text:a xlink:type="simple" xlink:href="https://optimistclub.ru/" office:name=""><text:span text:style-name="Definition">официальном сайте ТКС «Оптимист».</text:span></text:a>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10183535.html" office:name=""><text:span text:style-name="Definition">http://vernadskogo.mos.ru/presscenter/news/detail/10183535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9T19:03:05Z</meta:creation-date>
    <dc:date>2024-02-29T19:03:05Z</dc:date>
  </office:meta>
</office:document-meta>
</file>