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-20-июля-в-библиотеке-214-пройдут-онлайн-встречи-по-знакомству-с-екатеринбургом-и-калининградом"/>14 и 20 июля в библиотеке № 214 пройдут онлайн-встречи по знакомству с Екатеринбургом и Калининградом<text:bookmark-end text:name="и-20-июля-в-библиотеке-214-пройдут-онлайн-встречи-по-знакомству-с-екатеринбургом-и-калининградом"/></text:h>
      <text:p text:style-name="First_20_paragraph">28.06.2021</text:p>
      <text:p text:style-name="Text_20_body">Библиотека № 214 им. Ю.А. Гагарина, расположенная на проспекте Вернадского, приглашает принять участие в онлайн-лекциях, посвященных городам Екатеринбург и Калининград. Об этом сообщается на официальном портале мэра и правительства Москвы.</text:p>
      <text:p text:style-name="Text_20_body">14 июля состоится лекция о Екатеринбурге. Историк Антон Кочнев расскажет, чем интересен этот город и какие достопримечательности в нем есть.</text:p>
      <text:p text:style-name="Text_20_body">20 июля состоится разговор о Калининграде. Спикером выступит блогер Наталья Зазулина. Она расскажет о красивых, но малоизвестных местах в самом западном городе страны и о том, что в первую очередь стоит посмотреть туристам.</text:p>
      <text:p text:style-name="Text_20_body">Начало обеих встреч в 19:00. Прямую трансляцию с нее можно будет посмотреть на <text:a xlink:type="simple" xlink:href="https://www.instagram.com/gagarin.lib/" office:name=""><text:span text:style-name="Definition">странице библиотеки № 214 в Instagram.</text:span></text:a>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vernadskogo.mos.ru/presscenter/news/detail/10064714.html" office:name=""><text:span text:style-name="Definition">http://vernadskogo.mos.ru/presscenter/news/detail/10064714.html</text:span></text:a></text:p>
      <text:p text:style-name="Text_20_body"><text:a xlink:type="simple" xlink:href="http://vernadskogo.mos.ru" office:name=""><text:span text:style-name="Definition">Управа района Проспект Вернадског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02T15:26:09Z</meta:creation-date>
    <dc:date>2024-03-02T15:26:09Z</dc:date>
  </office:meta>
</office:document-meta>
</file>